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_page_1"/><text:bookmark-start text:name="start_page"/>Start Page<text:bookmark-end text:name="__RefHeading___start_page_1"/><text:bookmark-end text:name="start_page"/></text:h>
      <text:p text:style-name="Text_20_body"><text:a xlink:type="simple" xlink:href="https://www.spinningdoughnut.net/doku.php?id=wiki:dnd:start" text:style-name="Internet_20_link" text:visited-style-name="Visited_20_Internet_20_Link">D&amp;D</text:a></text:p>
      <text:h text:style-name="Heading_20_3" text:outline-level="3"><text:bookmark-start text:name="__RefHeading___phoenix-ecke_2"/><text:bookmark-start text:name="phoenix-ecke"/>Phoenix-Ecke<text:bookmark-end text:name="__RefHeading___phoenix-ecke_2"/><text:bookmark-end text:name="phoenix-ecke"/></text:h>
      <text:p text:style-name="Text_20_body"><text:a xlink:type="simple" xlink:href="https://www.spinningdoughnut.net/doku.php?id=wiki:phoenix:start" text:style-name="Internet_20_link" text:visited-style-name="Visited_20_Internet_20_Link">Alles mit Phoenix</text:a></text:p>
      <text:h text:style-name="Heading_20_3" text:outline-level="3"><text:bookmark-start text:name="__RefHeading___hausprojekt_il-200_3"/><text:bookmark-start text:name="hausprojekt_il-200"/>Hausprojekt IL-200+<text:bookmark-end text:name="__RefHeading___hausprojekt_il-200_3"/><text:bookmark-end text:name="hausprojekt_il-200"/></text:h>
      <text:p text:style-name="Text_20_body"><text:a xlink:type="simple" xlink:href="https://www.spinningdoughnut.net/doku.php?id=wiki:haus_il300:start" text:style-name="Internet_20_link" text:visited-style-name="Visited_20_Internet_20_Link">Hausprojekt Innsbruck Land</text:a></text:p>
      <text:h text:style-name="Heading_20_3" text:outline-level="3"><text:bookmark-start text:name="__RefHeading___bike_notes_4"/><text:bookmark-start text:name="bike_notes"/>Bike Notes<text:bookmark-end text:name="__RefHeading___bike_notes_4"/><text:bookmark-end text:name="bike_notes"/></text:h>
      <text:p text:style-name="Text_20_body"><text:a xlink:type="simple" xlink:href="https://www.spinningdoughnut.net/doku.php?id=wiki:bikes:common" text:style-name="Internet_20_link" text:visited-style-name="Visited_20_Internet_20_Link">Bike Notes</text:a></text:p>
      <text:h text:style-name="Heading_20_3" text:outline-level="3"><text:bookmark-start text:name="__RefHeading___random_notes_5"/><text:bookmark-start text:name="random_notes"/>Random Notes<text:bookmark-end text:name="__RefHeading___random_notes_5"/><text:bookmark-end text:name="random_notes"/></text:h>
      <text:p text:style-name="Text_20_body"><text:a xlink:type="simple" xlink:href="https://www.spinningdoughnut.net/doku.php?id=wiki:notes:start" text:style-name="Internet_20_link" text:visited-style-name="Visited_20_Internet_20_Link">Random Notes</text:a></text:p>
      <text:h text:style-name="Heading_20_3" text:outline-level="3"><text:bookmark-start text:name="__RefHeading___coding_6"/><text:bookmark-start text:name="coding"/>Coding<text:bookmark-end text:name="__RefHeading___coding_6"/><text:bookmark-end text:name="coding"/></text:h>
      <text:p text:style-name="Text_20_body"><text:a xlink:type="simple" xlink:href="https://www.spinningdoughnut.net/doku.php?id=wiki:coding:start" text:style-name="Internet_20_link" text:visited-style-name="Visited_20_Internet_20_Link">Start - Coding</text:a></text:p>
      <text:h text:style-name="Heading_20_3" text:outline-level="3"><text:bookmark-start text:name="__RefHeading___wio_s_exercise_collection_7"/><text:bookmark-start text:name="wio_s_exercise_collection"/>Wio's Exercise Collection<text:bookmark-end text:name="__RefHeading___wio_s_exercise_collection_7"/><text:bookmark-end text:name="wio_s_exercise_collection"/></text:h>
      <text:p text:style-name="Text_20_body"><text:a xlink:type="simple" xlink:href="https://www.spinningdoughnut.net/doku.php?id=wiki:exercise" text:style-name="Internet_20_link" text:visited-style-name="Visited_20_Internet_20_Link">Exercise Overview</text:a></text:p>
      <text:h text:style-name="Heading_20_3" text:outline-level="3"><text:bookmark-start text:name="__RefHeading___recipes_8"/><text:bookmark-start text:name="recipes"/>Recipes<text:bookmark-end text:name="__RefHeading___recipes_8"/><text:bookmark-end text:name="recipes"/></text:h>
      <text:p text:style-name="Text_20_body"><text:a xlink:type="simple" xlink:href="https://www.spinningdoughnut.net/doku.php?id=wiki:recipe:start" text:style-name="Internet_20_link" text:visited-style-name="Visited_20_Internet_20_Link">All around recipes</text:a></text:p>
      <text:h text:style-name="Heading_20_3" text:outline-level="3"><text:bookmark-start text:name="__RefHeading___attic_9"/><text:bookmark-start text:name="attic"/>Attic<text:bookmark-end text:name="__RefHeading___attic_9"/><text:bookmark-end text:name="attic"/></text:h>
      <text:p text:style-name="Text_20_body"><text:a xlink:type="simple" xlink:href="https://www.spinningdoughnut.net/doku.php?id=wiki:notes:attic" text:style-name="Internet_20_link" text:visited-style-name="Visited_20_Internet_20_Link">Old Stuff</text:a></text:p>
      <text:h text:style-name="Heading_20_3" text:outline-level="3"><text:bookmark-start text:name="__RefHeading___playground_10"/><text:bookmark-start text:name="playground"/>Playground<text:bookmark-end text:name="__RefHeading___playground_10"/><text:bookmark-end text:name="playground"/></text:h>
      <text:p text:style-name="Text_20_body"><text:a xlink:type="simple" xlink:href="https://www.spinningdoughnut.net/doku.php?id=playground:playground" text:style-name="Internet_20_link" text:visited-style-name="Visited_20_Internet_20_Link">Sandbox</text:a></text:p>
      <text:h text:style-name="Heading_20_3" text:outline-level="3"><text:bookmark-start text:name="__RefHeading___words_11"/><text:bookmark-start text:name="words"/>Words<text:bookmark-end text:name="__RefHeading___words_11"/><text:bookmark-end text:name="wor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0::54:54</meta:creation-date>
    <dc:creator>Generated</dc:creator>
    <dc:date>2026-09-16T00::54:54</dc:date>
    <dc:language>en-US</dc:language>
    <meta:editing-cycles>1</meta:editing-cycles>
    <meta:editing-duration>PT0S</meta:editing-duration>
    <dc:title>start</dc:title>
  </office:meta>
</office:document-meta>
</file>