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84099d5d2ad9e82148c0951f3062e23.svg"/>
  <manifest:file-entry manifest:media-type="image/jpeg" manifest:full-path="Pictures/3c3f31099902cd757894d318c61bc747.jpg"/>
  <manifest:file-entry manifest:media-type="image/jpeg" manifest:full-path="Pictures/25e40d522b083cf60a82522136a2fe7f.jpg"/>
  <manifest:file-entry manifest:media-type="image/jpeg" manifest:full-path="Pictures/3ebde6eb2c4c52a6c63f55e13ea9b7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odessa"/><text:bookmark-start text:name="__RefHeading___odessa_1"/><text:bookmark-start text:name="odessa"/>Odessa<text:bookmark-end text:name="__RefHeading___odessa_1"/><text:bookmark-end text:name="odessa"/></text:h>
      <text:h text:style-name="Heading_20_2" text:outline-level="2"><text:bookmark-start text:name="__RefHeading___possible_upgrades_2"/><text:bookmark-start text:name="possible_upgrades"/>Possible Upgrades<text:bookmark-end text:name="__RefHeading___possible_upgrades_2"/><text:bookmark-end text:name="possible_upgrades"/></text:h>
      <text:list text:style-name="List_20_1" text:continue-numbering="false">
        <text:list-item>
          <text:p text:style-name="List_20_1_Content_First"> Carbon fork</text:p>
        </text:list-item>
        <text:list-item>
          <text:p text:style-name="List_20_1_Content"> modern seatpost (26.8mm diameter! possibly even 26.6mm)</text:p>
        </text:list-item>
        <text:list-item>
          <text:p text:style-name="List_20_1_Content_Last"> Shorten stem adapter for lower handlebars</text:p>
        </text:list-item>
      </text:list>
      <text:h text:style-name="Heading_20_2" text:outline-level="2"><text:bookmark-start text:name="__RefHeading___fix_2023-08-14_3"/><text:bookmark-start text:name="fix_2023-08-14"/>Fix 2023-08-14<text:bookmark-end text:name="__RefHeading___fix_2023-08-14_3"/><text:bookmark-end text:name="fix_2023-08-14"/></text:h>
      <text:p text:style-name="Text_20_body">Added eccentric front derailleur diameter adapter to get good shifting again.</text:p>
      <text:h text:style-name="Heading_20_2" text:outline-level="2"><text:bookmark-start text:name="__RefHeading___upgrade_2023-01-25_4"/><text:bookmark-start text:name="upgrade_2023-01-25"/>Upgrade 2023-01-25<text:bookmark-end text:name="__RefHeading___upgrade_2023-01-25_4"/><text:bookmark-end text:name="upgrade_2023-01-25"/></text:h>
      <text:list text:style-name="List_20_1" text:continue-numbering="false">
        <text:list-item>
          <text:p text:style-name="List_20_1_Content_First"> 2023-01-25: </text:p>
          <text:list text:style-name="List_20_1">
            <text:list-item>
              <text:p text:style-name="List_20_1_Content"> remove old tires: Continental Ultra Sport (25mm, 251g per tire)</text:p>
            </text:list-item>
            <text:list-item>
              <text:p text:style-name="List_20_1_Content_Last"> new tires: Vittoria Corsa Speed (25mm, 237g per tire) </text:p>
            </text:list-item>
          </text:list>
        </text:list-item>
      </text:list>
      <text:h text:style-name="Heading_20_2" text:outline-level="2"><text:bookmark-start text:name="__RefHeading___upgrade_2022-06-20_5"/><text:bookmark-start text:name="upgrade_2022-06-20"/>Upgrade 2022-06-20<text:bookmark-end text:name="__RefHeading___upgrade_2022-06-20_5"/><text:bookmark-end text:name="upgrade_2022-06-20"/></text:h>
      <text:list text:style-name="List_20_1" text:continue-numbering="false">
        <text:list-item>
          <text:p text:style-name="List_20_1_Content_First"> Birthday gift from Wio: Vision TriMax 25KB wheelset! <draw:frame draw:style-name="media" draw:name="0" text:anchor-type="as-char" draw:z-index="0" svg:width="" svg:rel-width="100%" svg:height="0cm"><draw:image xlink:href="Pictures/e84099d5d2ad9e82148c0951f3062e23.svg" xlink:type="simple" xlink:show="embed" xlink:actuate="onLoad"/></draw:frame></text:p>
        </text:list-item>
        <text:list-item>
          <text:p text:style-name="List_20_1_Content_Last"> New Weight: 9.9 kg</text:p>
        </text:list-item>
      </text:list>
      <text:p text:style-name="Text_20_body"><draw:frame draw:style-name="mediacenter" draw:name="1" text:anchor-type="paragraph" draw:z-index="1" svg:width="10.583333333333cm" svg:height="6.9682960345505cm"><draw:image xlink:href="Pictures/3c3f31099902cd757894d318c61bc747.jpg" xlink:type="simple" xlink:show="embed" xlink:actuate="onLoad"/></draw:frame></text:p>
      <text:h text:style-name="Heading_20_2" text:outline-level="2"><text:bookmark-start text:name="__RefHeading___complete_rebuild_10.2_kg_6"/><text:bookmark-start text:name="complete_rebuild_10.2_kg"/>Complete Rebuild (10.2 kg)<text:bookmark-end text:name="__RefHeading___complete_rebuild_10.2_kg_6"/><text:bookmark-end text:name="complete_rebuild_10.2_kg"/></text:h>
      <text:list text:style-name="List_20_1" text:continue-numbering="false">
        <text:list-item>
          <text:p text:style-name="List_20_1_Content_First"> Sandpapered &amp; painted frame</text:p>
        </text:list-item>
        <text:list-item>
          <text:p text:style-name="List_20_1_Content"> Fitted Hollowtech-2 BSA bottom bracket</text:p>
        </text:list-item>
        <text:list-item>
          <text:p text:style-name="List_20_1_Content"> Total weight (without bar tape): 10.2 kg</text:p>
        </text:list-item>
        <text:list-item>
          <text:p text:style-name="List_20_1_Content_Last"> New chain: June 2020</text:p>
        </text:list-item>
      </text:list>
      <text:p text:style-name="Text_20_body"><draw:frame draw:style-name="mediacenter" draw:name="2" text:anchor-type="paragraph" draw:z-index="2" svg:width="10.583333333333cm" svg:height="6.63525390625cm"><draw:image xlink:href="Pictures/25e40d522b083cf60a82522136a2fe7f.jpg" xlink:type="simple" xlink:show="embed" xlink:actuate="onLoad"/></draw:frame></text:p>
      <text:h text:style-name="Heading_20_4" text:outline-level="4"><text:bookmark-start text:name="__RefHeading___old_configuration_7"/><text:bookmark-start text:name="old_configuration"/>Old Configuration<text:bookmark-end text:name="__RefHeading___old_configuration_7"/><text:bookmark-end text:name="old_configuration"/></text:h>
      <text:list text:style-name="List_20_1" text:continue-numbering="false">
        <text:list-item>
          <text:p text:style-name="LastListParagraph_List_20_1_Content_First"> Frame Nr: 915307 (53)</text:p>
        </text:list-item>
      </text:list>
      <text:list text:style-name="List_20_1" text:continue-numbering="false">
        <text:list-item>
          <text:p text:style-name="List_20_1_Content_First"> ITA bottom bracket (24 36mm) 115/70.5mm</text:p>
        </text:list-item>
        <text:list-item>
          <text:p text:style-name="List_20_1_Content"> Full 105 group set (2×7)</text:p>
        </text:list-item>
        <text:list-item>
          <text:p text:style-name="List_20_1_Content"> New 105 rear hub,</text:p>
        </text:list-item>
        <text:list-item>
          <text:p text:style-name="List_20_1_Content"> Old 105 front hub</text:p>
        </text:list-item>
        <text:list-item>
          <text:p text:style-name="List_20_1_Content_Last"> 25 mm Continental Sport tires </text:p>
        </text:list-item>
      </text:list>
      <text:list text:style-name="List_20_1" text:continue-numbering="false">
        <text:list-item>
          <text:p text:style-name="List_20_1_Content_First"> 1 1/8 inch stem adapter</text:p>
        </text:list-item>
        <text:list-item>
          <text:p text:style-name="List_20_1_Content"> 80 mm stem</text:p>
        </text:list-item>
        <text:list-item>
          <text:p text:style-name="List_20_1_Content_Last"> 420mm ergo handlebar</text:p>
        </text:list-item>
      </text:list>
      <text:p text:style-name="Text_20_body"><draw:frame draw:style-name="mediacenter" draw:name="3" text:anchor-type="paragraph" draw:z-index="3" svg:width="10.583333333333cm" svg:height="5.953125cm"><draw:image xlink:href="Pictures/3ebde6eb2c4c52a6c63f55e13ea9b7fe.jpg" xlink:type="simple" xlink:show="embed" xlink:actuate="onLoad"/></draw:frame></text:p>
      <text:h text:style-name="Heading_20_4" text:outline-level="4"><text:bookmark-start text:name="__RefHeading___original_configuration_8"/><text:bookmark-start text:name="original_configuration"/>Original Configuration<text:bookmark-end text:name="__RefHeading___original_configuration_8"/><text:bookmark-end text:name="original_configuration"/></text:h>
      <text:list text:style-name="List_20_1" text:continue-numbering="false">
        <text:list-item>
          <text:p text:style-name="List_20_1_Content_First"> 560mm handle bar</text:p>
        </text:list-item>
        <text:list-item>
          <text:p text:style-name="List_20_1_Content_Last"> 150mm st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09::41:15</meta:creation-date>
    <dc:creator>Generated</dc:creator>
    <dc:date>2026-09-15T09::41:15</dc:date>
    <dc:language>en-US</dc:language>
    <meta:editing-cycles>1</meta:editing-cycles>
    <meta:editing-duration>PT0S</meta:editing-duration>
    <dc:title>wiki:bikes:odessa</dc:title>
  </office:meta>
</office:document-meta>
</file>